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automatic-styles/>
  <office:body>
    <office:spreadsheet>
      <table:table table:name="Varianc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>
            <text:p>ingredient_id</text:p>
          </table:table-cell>
          <table:table-cell office:value-type="string">
            <text:p>ingredient</text:p>
          </table:table-cell>
          <table:table-cell office:value-type="string">
            <text:p>stock_unit</text:p>
          </table:table-cell>
          <table:table-cell office:value-type="string">
            <text:p>par_level</text:p>
          </table:table-cell>
          <table:table-cell office:value-type="string">
            <text:p>opening_count</text:p>
          </table:table-cell>
          <table:table-cell office:value-type="string">
            <text:p>received_in_period</text:p>
          </table:table-cell>
          <table:table-cell office:value-type="string">
            <text:p>theoretical_usage</text:p>
          </table:table-cell>
          <table:table-cell office:value-type="string">
            <text:p>recorded_waste</text:p>
          </table:table-cell>
          <table:table-cell office:value-type="string">
            <text:p>theoretical_closing</text:p>
          </table:table-cell>
          <table:table-cell office:value-type="string">
            <text:p>counted_closing</text:p>
          </table:table-cell>
          <table:table-cell office:value-type="string">
            <text:p>variance_quantity</text:p>
          </table:table-cell>
          <table:table-cell office:value-type="string">
            <text:p>standard_unit_cost_cad</text:p>
          </table:table-cell>
          <table:table-cell office:value-type="string">
            <text:p>variance_value_cad</text:p>
          </table:table-cell>
        </table:table-row>
        <table:table-row>
          <table:table-cell office:value-type="string">
            <text:p>ING-01</text:p>
          </table:table-cell>
          <table:table-cell office:value-type="string">
            <text:p>Pizza Flour</text:p>
          </table:table-cell>
          <table:table-cell office:value-type="string">
            <text:p>kg</text:p>
          </table:table-cell>
          <table:table-cell office:value-type="float" office:value="18.0">
            <text:p>18.0</text:p>
          </table:table-cell>
          <table:table-cell office:value-type="float" office:value="241.0">
            <text:p>241.0</text:p>
          </table:table-cell>
          <table:table-cell office:value-type="float" office:value="64.0">
            <text:p>64.0</text:p>
          </table:table-cell>
          <table:table-cell office:value-type="float" office:value="285.6">
            <text:p>285.6</text:p>
          </table:table-cell>
          <table:table-cell office:value-type="float" office:value="0.65">
            <text:p>0.65</text:p>
          </table:table-cell>
          <table:table-cell office:value-type="float" table:formula="of:=ROUND([.E2]+[.F2]-[.G2]-[.H2];2)">
            <text:p/>
          </table:table-cell>
          <table:table-cell office:value-type="float" office:value="17.5">
            <text:p>17.5</text:p>
          </table:table-cell>
          <table:table-cell office:value-type="float" table:formula="of:=ROUND([.J2]-[.I2];2)">
            <text:p/>
          </table:table-cell>
          <table:table-cell office:value-type="float" office:value="1.8">
            <text:p>1.8</text:p>
          </table:table-cell>
          <table:table-cell office:value-type="float" table:formula="of:=ROUND([.K2]*[.L2];2)">
            <text:p/>
          </table:table-cell>
        </table:table-row>
        <table:table-row>
          <table:table-cell office:value-type="string">
            <text:p>ING-02</text:p>
          </table:table-cell>
          <table:table-cell office:value-type="string">
            <text:p>Mozzarella</text:p>
          </table:table-cell>
          <table:table-cell office:value-type="string">
            <text:p>kg</text:p>
          </table:table-cell>
          <table:table-cell office:value-type="float" office:value="20.0">
            <text:p>20.0</text:p>
          </table:table-cell>
          <table:table-cell office:value-type="float" office:value="99.0">
            <text:p>99.0</text:p>
          </table:table-cell>
          <table:table-cell office:value-type="float" office:value="76.0">
            <text:p>76.0</text:p>
          </table:table-cell>
          <table:table-cell office:value-type="float" office:value="153.3">
            <text:p>153.3</text:p>
          </table:table-cell>
          <table:table-cell office:value-type="float" office:value="0.95">
            <text:p>0.95</text:p>
          </table:table-cell>
          <table:table-cell office:value-type="float" table:formula="of:=ROUND([.E3]+[.F3]-[.G3]-[.H3];2)">
            <text:p/>
          </table:table-cell>
          <table:table-cell office:value-type="float" office:value="21.15">
            <text:p>21.15</text:p>
          </table:table-cell>
          <table:table-cell office:value-type="float" table:formula="of:=ROUND([.J3]-[.I3];2)">
            <text:p/>
          </table:table-cell>
          <table:table-cell office:value-type="float" office:value="8.430435">
            <text:p>8.430435</text:p>
          </table:table-cell>
          <table:table-cell office:value-type="float" table:formula="of:=ROUND([.K3]*[.L3];2)">
            <text:p/>
          </table:table-cell>
        </table:table-row>
        <table:table-row>
          <table:table-cell office:value-type="string">
            <text:p>ING-03</text:p>
          </table:table-cell>
          <table:table-cell office:value-type="string">
            <text:p>Crushed Tomatoes</text:p>
          </table:table-cell>
          <table:table-cell office:value-type="string">
            <text:p>kg</text:p>
          </table:table-cell>
          <table:table-cell office:value-type="float" office:value="22.0">
            <text:p>22.0</text:p>
          </table:table-cell>
          <table:table-cell office:value-type="float" office:value="44.0">
            <text:p>44.0</text:p>
          </table:table-cell>
          <table:table-cell office:value-type="float" office:value="88.0">
            <text:p>88.0</text:p>
          </table:table-cell>
          <table:table-cell office:value-type="float" office:value="107.1">
            <text:p>107.1</text:p>
          </table:table-cell>
          <table:table-cell office:value-type="float" office:value="0.85">
            <text:p>0.85</text:p>
          </table:table-cell>
          <table:table-cell office:value-type="float" table:formula="of:=ROUND([.E4]+[.F4]-[.G4]-[.H4];2)">
            <text:p/>
          </table:table-cell>
          <table:table-cell office:value-type="float" office:value="23.25">
            <text:p>23.25</text:p>
          </table:table-cell>
          <table:table-cell office:value-type="float" table:formula="of:=ROUND([.J4]-[.I4];2)">
            <text:p/>
          </table:table-cell>
          <table:table-cell office:value-type="float" office:value="2.799883">
            <text:p>2.799883</text:p>
          </table:table-cell>
          <table:table-cell office:value-type="float" table:formula="of:=ROUND([.K4]*[.L4];2)">
            <text:p/>
          </table:table-cell>
        </table:table-row>
        <table:table-row>
          <table:table-cell office:value-type="string">
            <text:p>ING-04</text:p>
          </table:table-cell>
          <table:table-cell office:value-type="string">
            <text:p>Pepperoni</text:p>
          </table:table-cell>
          <table:table-cell office:value-type="string">
            <text:p>kg</text:p>
          </table:table-cell>
          <table:table-cell office:value-type="float" office:value="24.0">
            <text:p>24.0</text:p>
          </table:table-cell>
          <table:table-cell office:value-type="float" office:value="48.0">
            <text:p>48.0</text:p>
          </table:table-cell>
          <table:table-cell office:value-type="float" office:value="100.0">
            <text:p>100.0</text:p>
          </table:table-cell>
          <table:table-cell office:value-type="float" office:value="20.16">
            <text:p>20.16</text:p>
          </table:table-cell>
          <table:table-cell office:value-type="float" office:value="1.25">
            <text:p>1.25</text:p>
          </table:table-cell>
          <table:table-cell office:value-type="float" table:formula="of:=ROUND([.E5]+[.F5]-[.G5]-[.H5];2)">
            <text:p/>
          </table:table-cell>
          <table:table-cell office:value-type="float" office:value="127.69">
            <text:p>127.69</text:p>
          </table:table-cell>
          <table:table-cell office:value-type="float" table:formula="of:=ROUND([.J5]-[.I5];2)">
            <text:p/>
          </table:table-cell>
          <table:table-cell office:value-type="float" office:value="12.39">
            <text:p>12.39</text:p>
          </table:table-cell>
          <table:table-cell office:value-type="float" table:formula="of:=ROUND([.K5]*[.L5];2)">
            <text:p/>
          </table:table-cell>
        </table:table-row>
        <table:table-row>
          <table:table-cell office:value-type="string">
            <text:p>ING-05</text:p>
          </table:table-cell>
          <table:table-cell office:value-type="string">
            <text:p>Basil</text:p>
          </table:table-cell>
          <table:table-cell office:value-type="string">
            <text:p>kg</text:p>
          </table:table-cell>
          <table:table-cell office:value-type="float" office:value="26.0">
            <text:p>26.0</text:p>
          </table:table-cell>
          <table:table-cell office:value-type="float" office:value="52.0">
            <text:p>52.0</text:p>
          </table:table-cell>
          <table:table-cell office:value-type="float" office:value="112.0">
            <text:p>112.0</text:p>
          </table:table-cell>
          <table:table-cell office:value-type="float" office:value="3.402">
            <text:p>3.402</text:p>
          </table:table-cell>
          <table:table-cell office:value-type="float" office:value="1.05">
            <text:p>1.05</text:p>
          </table:table-cell>
          <table:table-cell office:value-type="float" table:formula="of:=ROUND([.E6]+[.F6]-[.G6]-[.H6];2)">
            <text:p/>
          </table:table-cell>
          <table:table-cell office:value-type="float" office:value="159.2">
            <text:p>159.2</text:p>
          </table:table-cell>
          <table:table-cell office:value-type="float" table:formula="of:=ROUND([.J6]-[.I6];2)">
            <text:p/>
          </table:table-cell>
          <table:table-cell office:value-type="float" office:value="12.816667">
            <text:p>12.816667</text:p>
          </table:table-cell>
          <table:table-cell office:value-type="float" table:formula="of:=ROUND([.K6]*[.L6];2)">
            <text:p/>
          </table:table-cell>
        </table:table-row>
        <table:table-row>
          <table:table-cell office:value-type="string">
            <text:p>ING-06</text:p>
          </table:table-cell>
          <table:table-cell office:value-type="string">
            <text:p>Pizza Box</text:p>
          </table:table-cell>
          <table:table-cell office:value-type="string">
            <text:p>each</text:p>
          </table:table-cell>
          <table:table-cell office:value-type="float" office:value="28.0">
            <text:p>28.0</text:p>
          </table:table-cell>
          <table:table-cell office:value-type="float" office:value="1338.0">
            <text:p>1338.0</text:p>
          </table:table-cell>
          <table:table-cell office:value-type="float" office:value="124.0">
            <text:p>124.0</text:p>
          </table:table-cell>
          <table:table-cell office:value-type="float" office:value="1428.0">
            <text:p>1428.0</text:p>
          </table:table-cell>
          <table:table-cell office:value-type="float" office:value="6.0">
            <text:p>6.0</text:p>
          </table:table-cell>
          <table:table-cell office:value-type="float" table:formula="of:=ROUND([.E7]+[.F7]-[.G7]-[.H7];2)">
            <text:p/>
          </table:table-cell>
          <table:table-cell office:value-type="float" office:value="31.0">
            <text:p>31.0</text:p>
          </table:table-cell>
          <table:table-cell office:value-type="float" table:formula="of:=ROUND([.J7]-[.I7];2)">
            <text:p/>
          </table:table-cell>
          <table:table-cell office:value-type="float" office:value="0.55">
            <text:p>0.55</text:p>
          </table:table-cell>
          <table:table-cell office:value-type="float" table:formula="of:=ROUND([.K7]*[.L7];2)">
            <text:p/>
          </table:table-cell>
        </table:table-row>
        <table:table-row>
          <table:table-cell office:value-type="string">
            <text:p>TOTAL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float" table:formula="of:=ROUND(SUM([.M2:.M7]);2)">
            <text:p/>
          </table:table-cell>
        </table:table-row>
      </table:table>
      <table:table table:name="Notes">
        <table:table-column/>
        <table:table-row>
          <table:table-cell office:value-type="string">
            <text:p>note</text:p>
          </table:table-cell>
        </table:table-row>
        <table:table-row>
          <table:table-cell office:value-type="string">
            <text:p>Ember Lane Pizza inventory variance. Period 2026-08-20 to 2026-09-02.</text:p>
          </table:table-cell>
        </table:table-row>
        <table:table-row>
          <table:table-cell office:value-type="string">
            <text:p>Columns I, K and M are live ODF formulas. The same figures in value form are in inventory-count-sheet.csv and inventory-variance.xlsx.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creation-date>2026-09-08T00:00:00</meta:creation-date>
    <meta:generator>ODFPY/1.4.1</meta:generator>
  </office:meta>
</office:document-meta>
</file>