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of="urn:oasis:names:tc:opendocument:xmlns:of:1.2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of="urn:oasis:names:tc:opendocument:xmlns:of:1.2" xmlns:manifest="urn:oasis:names:tc:opendocument:xmlns:manifest:1.0" office:version="1.2">
  <office:automatic-styles/>
  <office:body>
    <office:spreadsheet>
      <table:table table:name="PlateCosts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>
            <text:p>menu_item_id</text:p>
          </table:table-cell>
          <table:table-cell office:value-type="string">
            <text:p>menu_item</text:p>
          </table:table-cell>
          <table:table-cell office:value-type="string">
            <text:p>ingredient_id</text:p>
          </table:table-cell>
          <table:table-cell office:value-type="string">
            <text:p>ingredient</text:p>
          </table:table-cell>
          <table:table-cell office:value-type="string">
            <text:p>recipe_quantity</text:p>
          </table:table-cell>
          <table:table-cell office:value-type="string">
            <text:p>recipe_unit</text:p>
          </table:table-cell>
          <table:table-cell office:value-type="string">
            <text:p>yield_percent</text:p>
          </table:table-cell>
          <table:table-cell office:value-type="string">
            <text:p>as_purchased_quantity</text:p>
          </table:table-cell>
          <table:table-cell office:value-type="string">
            <text:p>cost_per_recipe_unit_cad</text:p>
          </table:table-cell>
          <table:table-cell office:value-type="string">
            <text:p>line_cost_cad</text:p>
          </table:table-cell>
        </table:table-row>
        <table:table-row>
          <table:table-cell office:value-type="string">
            <text:p>MENU-01</text:p>
          </table:table-cell>
          <table:table-cell office:value-type="string">
            <text:p>Roast chicken plate</text:p>
          </table:table-cell>
          <table:table-cell office:value-type="string">
            <text:p>ING-01</text:p>
          </table:table-cell>
          <table:table-cell office:value-type="string">
            <text:p>Chicken Breast</text:p>
          </table:table-cell>
          <table:table-cell office:value-type="float" office:value="200.0">
            <text:p>200.0</text:p>
          </table:table-cell>
          <table:table-cell office:value-type="string">
            <text:p>g</text:p>
          </table:table-cell>
          <table:table-cell office:value-type="float" office:value="90.0">
            <text:p>90.0</text:p>
          </table:table-cell>
          <table:table-cell office:value-type="float" table:formula="of:=ROUND([.E2]/([.G2]/100);3)">
            <text:p/>
          </table:table-cell>
          <table:table-cell office:value-type="float" office:value="0.01149">
            <text:p>0.01149</text:p>
          </table:table-cell>
          <table:table-cell office:value-type="float" table:formula="of:=ROUND([.H2]*[.I2];4)">
            <text:p/>
          </table:table-cell>
        </table:table-row>
        <table:table-row>
          <table:table-cell office:value-type="string">
            <text:p>MENU-01</text:p>
          </table:table-cell>
          <table:table-cell office:value-type="string">
            <text:p>Roast chicken plate</text:p>
          </table:table-cell>
          <table:table-cell office:value-type="string">
            <text:p>ING-03</text:p>
          </table:table-cell>
          <table:table-cell office:value-type="string">
            <text:p>Potatoes</text:p>
          </table:table-cell>
          <table:table-cell office:value-type="float" office:value="220.0">
            <text:p>220.0</text:p>
          </table:table-cell>
          <table:table-cell office:value-type="string">
            <text:p>g</text:p>
          </table:table-cell>
          <table:table-cell office:value-type="float" office:value="100.0">
            <text:p>100.0</text:p>
          </table:table-cell>
          <table:table-cell office:value-type="float" table:formula="of:=ROUND([.E3]/([.G3]/100);3)">
            <text:p/>
          </table:table-cell>
          <table:table-cell office:value-type="float" office:value="0.0018">
            <text:p>0.0018</text:p>
          </table:table-cell>
          <table:table-cell office:value-type="float" table:formula="of:=ROUND([.H3]*[.I3];4)">
            <text:p/>
          </table:table-cell>
        </table:table-row>
        <table:table-row>
          <table:table-cell office:value-type="string">
            <text:p>MENU-01</text:p>
          </table:table-cell>
          <table:table-cell office:value-type="string">
            <text:p>Roast chicken plate</text:p>
          </table:table-cell>
          <table:table-cell office:value-type="string">
            <text:p>ING-06</text:p>
          </table:table-cell>
          <table:table-cell office:value-type="string">
            <text:p>Olive Oil</text:p>
          </table:table-cell>
          <table:table-cell office:value-type="float" office:value="15.0">
            <text:p>15.0</text:p>
          </table:table-cell>
          <table:table-cell office:value-type="string">
            <text:p>ml</text:p>
          </table:table-cell>
          <table:table-cell office:value-type="float" office:value="100.0">
            <text:p>100.0</text:p>
          </table:table-cell>
          <table:table-cell office:value-type="float" table:formula="of:=ROUND([.E4]/([.G4]/100);3)">
            <text:p/>
          </table:table-cell>
          <table:table-cell office:value-type="float" office:value="0.0082">
            <text:p>0.0082</text:p>
          </table:table-cell>
          <table:table-cell office:value-type="float" table:formula="of:=ROUND([.H4]*[.I4];4)">
            <text:p/>
          </table:table-cell>
        </table:table-row>
        <table:table-row>
          <table:table-cell office:value-type="string">
            <text:p>MENU-02</text:p>
          </table:table-cell>
          <table:table-cell office:value-type="string">
            <text:p>Tomato soup</text:p>
          </table:table-cell>
          <table:table-cell office:value-type="string">
            <text:p>ING-02</text:p>
          </table:table-cell>
          <table:table-cell office:value-type="string">
            <text:p>Tomatoes</text:p>
          </table:table-cell>
          <table:table-cell office:value-type="float" office:value="250.0">
            <text:p>250.0</text:p>
          </table:table-cell>
          <table:table-cell office:value-type="string">
            <text:p>g</text:p>
          </table:table-cell>
          <table:table-cell office:value-type="float" office:value="90.0">
            <text:p>90.0</text:p>
          </table:table-cell>
          <table:table-cell office:value-type="float" table:formula="of:=ROUND([.E5]/([.G5]/100);3)">
            <text:p/>
          </table:table-cell>
          <table:table-cell office:value-type="float" office:value="0.00293">
            <text:p>0.00293</text:p>
          </table:table-cell>
          <table:table-cell office:value-type="float" table:formula="of:=ROUND([.H5]*[.I5];4)">
            <text:p/>
          </table:table-cell>
        </table:table-row>
        <table:table-row>
          <table:table-cell office:value-type="string">
            <text:p>MENU-02</text:p>
          </table:table-cell>
          <table:table-cell office:value-type="string">
            <text:p>Tomato soup</text:p>
          </table:table-cell>
          <table:table-cell office:value-type="string">
            <text:p>ING-04</text:p>
          </table:table-cell>
          <table:table-cell office:value-type="string">
            <text:p>Cream</text:p>
          </table:table-cell>
          <table:table-cell office:value-type="float" office:value="60.0">
            <text:p>60.0</text:p>
          </table:table-cell>
          <table:table-cell office:value-type="string">
            <text:p>ml</text:p>
          </table:table-cell>
          <table:table-cell office:value-type="float" office:value="100.0">
            <text:p>100.0</text:p>
          </table:table-cell>
          <table:table-cell office:value-type="float" table:formula="of:=ROUND([.E6]/([.G6]/100);3)">
            <text:p/>
          </table:table-cell>
          <table:table-cell office:value-type="float" office:value="0.00608">
            <text:p>0.00608</text:p>
          </table:table-cell>
          <table:table-cell office:value-type="float" table:formula="of:=ROUND([.H6]*[.I6];4)">
            <text:p/>
          </table:table-cell>
        </table:table-row>
        <table:table-row>
          <table:table-cell office:value-type="string">
            <text:p>MENU-02</text:p>
          </table:table-cell>
          <table:table-cell office:value-type="string">
            <text:p>Tomato soup</text:p>
          </table:table-cell>
          <table:table-cell office:value-type="string">
            <text:p>ING-06</text:p>
          </table:table-cell>
          <table:table-cell office:value-type="string">
            <text:p>Olive Oil</text:p>
          </table:table-cell>
          <table:table-cell office:value-type="float" office:value="10.0">
            <text:p>10.0</text:p>
          </table:table-cell>
          <table:table-cell office:value-type="string">
            <text:p>ml</text:p>
          </table:table-cell>
          <table:table-cell office:value-type="float" office:value="100.0">
            <text:p>100.0</text:p>
          </table:table-cell>
          <table:table-cell office:value-type="float" table:formula="of:=ROUND([.E7]/([.G7]/100);3)">
            <text:p/>
          </table:table-cell>
          <table:table-cell office:value-type="float" office:value="0.0082">
            <text:p>0.0082</text:p>
          </table:table-cell>
          <table:table-cell office:value-type="float" table:formula="of:=ROUND([.H7]*[.I7];4)">
            <text:p/>
          </table:table-cell>
        </table:table-row>
        <table:table-row>
          <table:table-cell office:value-type="string">
            <text:p>MENU-03</text:p>
          </table:table-cell>
          <table:table-cell office:value-type="string">
            <text:p>Garden salad</text:p>
          </table:table-cell>
          <table:table-cell office:value-type="string">
            <text:p>ING-05</text:p>
          </table:table-cell>
          <table:table-cell office:value-type="string">
            <text:p>Mixed Greens</text:p>
          </table:table-cell>
          <table:table-cell office:value-type="float" office:value="120.0">
            <text:p>120.0</text:p>
          </table:table-cell>
          <table:table-cell office:value-type="string">
            <text:p>g</text:p>
          </table:table-cell>
          <table:table-cell office:value-type="float" office:value="90.0">
            <text:p>90.0</text:p>
          </table:table-cell>
          <table:table-cell office:value-type="float" table:formula="of:=ROUND([.E8]/([.G8]/100);3)">
            <text:p/>
          </table:table-cell>
          <table:table-cell office:value-type="float" office:value="0.0055">
            <text:p>0.0055</text:p>
          </table:table-cell>
          <table:table-cell office:value-type="float" table:formula="of:=ROUND([.H8]*[.I8];4)">
            <text:p/>
          </table:table-cell>
        </table:table-row>
        <table:table-row>
          <table:table-cell office:value-type="string">
            <text:p>MENU-03</text:p>
          </table:table-cell>
          <table:table-cell office:value-type="string">
            <text:p>Garden salad</text:p>
          </table:table-cell>
          <table:table-cell office:value-type="string">
            <text:p>ING-02</text:p>
          </table:table-cell>
          <table:table-cell office:value-type="string">
            <text:p>Tomatoes</text:p>
          </table:table-cell>
          <table:table-cell office:value-type="float" office:value="80.0">
            <text:p>80.0</text:p>
          </table:table-cell>
          <table:table-cell office:value-type="string">
            <text:p>g</text:p>
          </table:table-cell>
          <table:table-cell office:value-type="float" office:value="100.0">
            <text:p>100.0</text:p>
          </table:table-cell>
          <table:table-cell office:value-type="float" table:formula="of:=ROUND([.E9]/([.G9]/100);3)">
            <text:p/>
          </table:table-cell>
          <table:table-cell office:value-type="float" office:value="0.00293">
            <text:p>0.00293</text:p>
          </table:table-cell>
          <table:table-cell office:value-type="float" table:formula="of:=ROUND([.H9]*[.I9];4)">
            <text:p/>
          </table:table-cell>
        </table:table-row>
        <table:table-row>
          <table:table-cell office:value-type="string">
            <text:p>MENU-03</text:p>
          </table:table-cell>
          <table:table-cell office:value-type="string">
            <text:p>Garden salad</text:p>
          </table:table-cell>
          <table:table-cell office:value-type="string">
            <text:p>ING-06</text:p>
          </table:table-cell>
          <table:table-cell office:value-type="string">
            <text:p>Olive Oil</text:p>
          </table:table-cell>
          <table:table-cell office:value-type="float" office:value="15.0">
            <text:p>15.0</text:p>
          </table:table-cell>
          <table:table-cell office:value-type="string">
            <text:p>ml</text:p>
          </table:table-cell>
          <table:table-cell office:value-type="float" office:value="100.0">
            <text:p>100.0</text:p>
          </table:table-cell>
          <table:table-cell office:value-type="float" table:formula="of:=ROUND([.E10]/([.G10]/100);3)">
            <text:p/>
          </table:table-cell>
          <table:table-cell office:value-type="float" office:value="0.0082">
            <text:p>0.0082</text:p>
          </table:table-cell>
          <table:table-cell office:value-type="float" table:formula="of:=ROUND([.H10]*[.I10];4)">
            <text:p/>
          </table:table-cell>
        </table:table-row>
        <table:table-row>
          <table:table-cell office:value-type="string">
            <text:p>MENU-04</text:p>
          </table:table-cell>
          <table:table-cell office:value-type="string">
            <text:p>Potato gratin</text:p>
          </table:table-cell>
          <table:table-cell office:value-type="string">
            <text:p>ING-03</text:p>
          </table:table-cell>
          <table:table-cell office:value-type="string">
            <text:p>Potatoes</text:p>
          </table:table-cell>
          <table:table-cell office:value-type="float" office:value="220.0">
            <text:p>220.0</text:p>
          </table:table-cell>
          <table:table-cell office:value-type="string">
            <text:p>g</text:p>
          </table:table-cell>
          <table:table-cell office:value-type="float" office:value="90.0">
            <text:p>90.0</text:p>
          </table:table-cell>
          <table:table-cell office:value-type="float" table:formula="of:=ROUND([.E11]/([.G11]/100);3)">
            <text:p/>
          </table:table-cell>
          <table:table-cell office:value-type="float" office:value="0.0018">
            <text:p>0.0018</text:p>
          </table:table-cell>
          <table:table-cell office:value-type="float" table:formula="of:=ROUND([.H11]*[.I11];4)">
            <text:p/>
          </table:table-cell>
        </table:table-row>
        <table:table-row>
          <table:table-cell office:value-type="string">
            <text:p>MENU-04</text:p>
          </table:table-cell>
          <table:table-cell office:value-type="string">
            <text:p>Potato gratin</text:p>
          </table:table-cell>
          <table:table-cell office:value-type="string">
            <text:p>ING-04</text:p>
          </table:table-cell>
          <table:table-cell office:value-type="string">
            <text:p>Cream</text:p>
          </table:table-cell>
          <table:table-cell office:value-type="float" office:value="80.0">
            <text:p>80.0</text:p>
          </table:table-cell>
          <table:table-cell office:value-type="string">
            <text:p>ml</text:p>
          </table:table-cell>
          <table:table-cell office:value-type="float" office:value="100.0">
            <text:p>100.0</text:p>
          </table:table-cell>
          <table:table-cell office:value-type="float" table:formula="of:=ROUND([.E12]/([.G12]/100);3)">
            <text:p/>
          </table:table-cell>
          <table:table-cell office:value-type="float" office:value="0.00608">
            <text:p>0.00608</text:p>
          </table:table-cell>
          <table:table-cell office:value-type="float" table:formula="of:=ROUND([.H12]*[.I12];4)">
            <text:p/>
          </table:table-cell>
        </table:table-row>
        <table:table-row>
          <table:table-cell office:value-type="string">
            <text:p>MENU-04</text:p>
          </table:table-cell>
          <table:table-cell office:value-type="string">
            <text:p>Potato gratin</text:p>
          </table:table-cell>
          <table:table-cell office:value-type="string">
            <text:p>ING-06</text:p>
          </table:table-cell>
          <table:table-cell office:value-type="string">
            <text:p>Olive Oil</text:p>
          </table:table-cell>
          <table:table-cell office:value-type="float" office:value="10.0">
            <text:p>10.0</text:p>
          </table:table-cell>
          <table:table-cell office:value-type="string">
            <text:p>ml</text:p>
          </table:table-cell>
          <table:table-cell office:value-type="float" office:value="100.0">
            <text:p>100.0</text:p>
          </table:table-cell>
          <table:table-cell office:value-type="float" table:formula="of:=ROUND([.E13]/([.G13]/100);3)">
            <text:p/>
          </table:table-cell>
          <table:table-cell office:value-type="float" office:value="0.0082">
            <text:p>0.0082</text:p>
          </table:table-cell>
          <table:table-cell office:value-type="float" table:formula="of:=ROUND([.H13]*[.I13];4)">
            <text:p/>
          </table:table-cell>
        </table:table-row>
      </table:table>
      <table:table table:name="Summary">
        <table:table-column/>
        <table:table-column/>
        <table:table-column/>
        <table:table-column/>
        <table:table-column/>
        <table:table-column/>
        <table:table-row>
          <table:table-cell office:value-type="string">
            <text:p>menu_item_id</text:p>
          </table:table-cell>
          <table:table-cell office:value-type="string">
            <text:p>menu_item</text:p>
          </table:table-cell>
          <table:table-cell office:value-type="string">
            <text:p>menu_price_cad</text:p>
          </table:table-cell>
          <table:table-cell office:value-type="string">
            <text:p>plate_cost_cad</text:p>
          </table:table-cell>
          <table:table-cell office:value-type="string">
            <text:p>gross_margin_cad</text:p>
          </table:table-cell>
          <table:table-cell office:value-type="string">
            <text:p>food_cost_percent</text:p>
          </table:table-cell>
        </table:table-row>
        <table:table-row>
          <table:table-cell office:value-type="string">
            <text:p>MENU-01</text:p>
          </table:table-cell>
          <table:table-cell office:value-type="string">
            <text:p>Roast chicken plate</text:p>
          </table:table-cell>
          <table:table-cell office:value-type="float" office:value="24.0">
            <text:p>24.0</text:p>
          </table:table-cell>
          <table:table-cell office:value-type="float" table:formula="of:=ROUND(SUMIF([PlateCosts.A2:PlateCosts.A13];[.A2];[PlateCosts.J2:PlateCosts.J13]);2)">
            <text:p/>
          </table:table-cell>
          <table:table-cell office:value-type="float" table:formula="of:=ROUND([.C2]-[.D2];2)">
            <text:p/>
          </table:table-cell>
          <table:table-cell office:value-type="float" table:formula="of:=ROUND([.D2]/[.C2]*100;2)">
            <text:p/>
          </table:table-cell>
        </table:table-row>
        <table:table-row>
          <table:table-cell office:value-type="string">
            <text:p>MENU-02</text:p>
          </table:table-cell>
          <table:table-cell office:value-type="string">
            <text:p>Tomato soup</text:p>
          </table:table-cell>
          <table:table-cell office:value-type="float" office:value="11.5">
            <text:p>11.5</text:p>
          </table:table-cell>
          <table:table-cell office:value-type="float" table:formula="of:=ROUND(SUMIF([PlateCosts.A2:PlateCosts.A13];[.A3];[PlateCosts.J2:PlateCosts.J13]);2)">
            <text:p/>
          </table:table-cell>
          <table:table-cell office:value-type="float" table:formula="of:=ROUND([.C3]-[.D3];2)">
            <text:p/>
          </table:table-cell>
          <table:table-cell office:value-type="float" table:formula="of:=ROUND([.D3]/[.C3]*100;2)">
            <text:p/>
          </table:table-cell>
        </table:table-row>
        <table:table-row>
          <table:table-cell office:value-type="string">
            <text:p>MENU-03</text:p>
          </table:table-cell>
          <table:table-cell office:value-type="string">
            <text:p>Garden salad</text:p>
          </table:table-cell>
          <table:table-cell office:value-type="float" office:value="13.0">
            <text:p>13.0</text:p>
          </table:table-cell>
          <table:table-cell office:value-type="float" table:formula="of:=ROUND(SUMIF([PlateCosts.A2:PlateCosts.A13];[.A4];[PlateCosts.J2:PlateCosts.J13]);2)">
            <text:p/>
          </table:table-cell>
          <table:table-cell office:value-type="float" table:formula="of:=ROUND([.C4]-[.D4];2)">
            <text:p/>
          </table:table-cell>
          <table:table-cell office:value-type="float" table:formula="of:=ROUND([.D4]/[.C4]*100;2)">
            <text:p/>
          </table:table-cell>
        </table:table-row>
        <table:table-row>
          <table:table-cell office:value-type="string">
            <text:p>MENU-04</text:p>
          </table:table-cell>
          <table:table-cell office:value-type="string">
            <text:p>Potato gratin</text:p>
          </table:table-cell>
          <table:table-cell office:value-type="float" office:value="12.5">
            <text:p>12.5</text:p>
          </table:table-cell>
          <table:table-cell office:value-type="float" table:formula="of:=ROUND(SUMIF([PlateCosts.A2:PlateCosts.A13];[.A5];[PlateCosts.J2:PlateCosts.J13]);2)">
            <text:p/>
          </table:table-cell>
          <table:table-cell office:value-type="float" table:formula="of:=ROUND([.C5]-[.D5];2)">
            <text:p/>
          </table:table-cell>
          <table:table-cell office:value-type="float" table:formula="of:=ROUND([.D5]/[.C5]*100;2)">
            <text:p/>
          </table:table-cell>
        </table:table-row>
      </table:table>
      <table:table table:name="Notes">
        <table:table-column/>
        <table:table-row>
          <table:table-cell office:value-type="string">
            <text:p>note</text:p>
          </table:table-cell>
        </table:table-row>
        <table:table-row>
          <table:table-cell office:value-type="string">
            <text:p>Alder Table Bistro recipe and plate costing. Period 2026-08-20 to 2026-09-02. Currency CAD.</text:p>
          </table:table-cell>
        </table:table-row>
        <table:table-row>
          <table:table-cell office:value-type="string">
            <text:p>Columns H and J on PlateCosts and D, E and F on Summary are live ODF formulas with no cached value.</text:p>
          </table:table-cell>
        </table:table-row>
        <table:table-row>
          <table:table-cell office:value-type="string">
            <text:p>The same figures in value form are in plate-costs.csv and recipe-costing.xlsx.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of="urn:oasis:names:tc:opendocument:xmlns:of:1.2" xmlns:manifest="urn:oasis:names:tc:opendocument:xmlns:manifest:1.0" office:version="1.2">
  <office:styles/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of="urn:oasis:names:tc:opendocument:xmlns:of:1.2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office:version="1.2">
  <office:meta>
    <meta:creation-date>2026-09-08T00:00:00</meta:creation-date>
    <meta:generator>ODFPY/1.4.1</meta:generator>
  </office:meta>
</office:document-meta>
</file>